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png" manifest:full-path="Pictures/0.pn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выплаты-доставки-городских-доплат-к-пенсиям-пособий-и-других-социальных-выплат-в-сентябре-2023-года"/>График выплаты (доставки) городских доплат к пенсиям, пособий и других социальных выплат в сентябре 2023 года<text:bookmark-end text:name="график-выплаты-доставки-городских-доплат-к-пенсиям-пособий-и-других-социальных-выплат-в-сентябре-2023-года"/></text:h>
      <text:p text:style-name="First_20_paragraph">13.09.2023</text:p>
      <text:p text:style-name="Text_20_body">В соответствии с национальным проектом «Демография» и для информирования жителей столицы публикуем график выплаты (доставки) городских доплат к пенсиям, пособий и других социальных выплат со 2 по 18 сентября в следующие дни:<text:line-break/><text:line-break/>2 сентября - за 3 сентября;<text:line-break/>4, 5 - 7 сентября - по графику;<text:line-break/>8 сентября - за 8 и 10 сентября;<text:line-break/>9, 11 - 14 сентября - по графику;<text:line-break/>15 сентября - за 15 и 17 сентября;<text:line-break/>16, 18 сентября - по графику.<text:line-break/><text:line-break/><draw:frame draw:name="img1" svg:width="16.0pt" svg:height="16.0pt"><draw:image xlink:href="Pictures/0.png" xlink:type="simple" xlink:show="embed" xlink:actuate="onLoad"/></draw:frame></text:p>
      <text:p text:style-name="Text_20_body">Адрес страницы: <text:a xlink:type="simple" xlink:href="http://marfino.mos.ru/presscenter/news/detail/11827987.html" office:name=""><text:span text:style-name="Definition">http://marfino.mos.ru/presscenter/news/detail/1182798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5T06:27:24Z</meta:creation-date>
    <dc:date>2023-12-05T06:27:24Z</dc:date>
  </office:meta>
</office:document-meta>
</file>