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роспотребнадзора-по-городу-москве-информирует-что-период-c-04-сентября-по-15-сентября-2023-года-проводится-тематическое-консультирование-граждан-по-вопросам-организации-питания-в-школах"/>Управление Роспотребнадзора по городу Москве информирует, что период c 04 сентября по 15 сентября 2023 года проводится тематическое консультирование граждан по вопросам организации питания в школах<text:bookmark-end text:name="управление-роспотребнадзора-по-городу-москве-информирует-что-период-c-04-сентября-по-15-сентября-2023-года-проводится-тематическое-консультирование-граждан-по-вопросам-организации-питания-в-школах"/></text:h>
      <text:p text:style-name="First_20_paragraph">07.09.2023</text:p>
      <text:p text:style-name="Text_20_body">В период c 04 сентября по 15 сентября 2023 года проводится тематическое консультирование граждан по вопросам организации питания в школах.</text:p>
      <text:p text:style-name="Text_20_body">Консультирование по указанным вопросам организовано в территориальном отделе Управления Роспотребнадзора в Северо-Восточном административном округе г. Москвы по адресу: 129128, г. Москва, ул. Бажова, д. 8 и по телефонам 8-495-602-87-63., 8-499-187-05-68., 8(499)187-05-03.</text:p>
      <text:p text:style-name="Text_20_body">Кроме того, консультирование осуществляет отдел гигиены детей и подростков в филиале ФБУЗ «Центр гигиены и эпидемиологии в городе Москве» в СВАО по адресу: г. Москва, ул. Летчика Бабушкина, д. 19/1 и по телефону: 8-495-471-01-72.</text:p>
      <text:p text:style-name="Text_20_body">По указанным адресам и контактным телефонам также можно обратиться с предложениями и пожеланиями по вопросам по вопросам организации питания в школах.</text:p>
      <text:p text:style-name="Text_20_body"><text:line-break/></text:p>
      <text:p text:style-name="Text_20_body">Адрес страницы: <text:a xlink:type="simple" xlink:href="http://marfino.mos.ru/presscenter/news/detail/11818091.html" office:name=""><text:span text:style-name="Definition">http://marfino.mos.ru/presscenter/news/detail/1181809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07:25:57Z</meta:creation-date>
    <dc:date>2023-09-07T07:25:57Z</dc:date>
  </office:meta>
</office:document-meta>
</file>