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ведены-ограничительные-мероприятия-в-отношении-ао-птицефабрика-башкирская"/>Введены ограничительные мероприятия в отношении АО «Птицефабрика «Башкирская»<text:bookmark-end text:name="введены-ограничительные-мероприятия-в-отношении-ао-птицефабрика-башкирская"/></text:h>
      <text:p text:style-name="First_20_paragraph">15.08.2023</text:p>
      <text:p text:style-name="Text_20_body">В адрес Управления Роспотребнадзора по городу Москве (далее – Управление) из Федеральной службы по надзору в сфере защиты прав потребителей и благополучия человека поступила информация о регистрации очага гриппа птиц В АО «Птицефабрика «Башкирская» (Республика Башкортостан, Уфимский район, в 1120 метрах северо-западнее с Авдон).</text:p>
      <text:p text:style-name="Text_20_body">В период с 30.07.2023 яйцо куриное, продукция переработки яйца (меланж) и продукция убойного цеха поставлялась в предприятия Республики Башкортостан и в 11 субъектов Российской Федерации (Московская обл., Воронежская обл., Оренбургская обл., Ульяновская обл., Самарская обл., г. Москва, Ростовская обл. Нижегородская обл., Пензенская обл., Республика Татарстан, Тюменская обл.).</text:p>
      <text:p text:style-name="Text_20_body">С 09.08.2023 введены ограничительные мероприятия в отношении АО «Птицефабрика «Башкирская», с 09.08.2023 прекращена выгрузка готовой продукции, направлены уведомления на отзыв продукции.</text:p>
      <text:p text:style-name="Text_20_body">В связи с вышеизложенным необходимо принять меры в соответствии с требованиями действующего законодательства, в том числе главы 7 Федерального закона от 27.12.2002 № 184-ФЗ «О техническом регулировании», Федерального закона от 30.03.1999 № 52-ФЗ «О санитарно-эпидемиологическом благополучии населения», Федерального закона от 02.01.2000 № 29-ФЗ «О качестве и безопасности пищевых продуктов», с учетом требований постановления Правительства Российской Федерации от 10.03.2022 № 336 «Об особенностях организации и осуществления государственного контроля (надзора), муниципального контроля», постановления Правительства Российской Федерации от 12.03.2022 № 353 «Об особенностях разрешительной деятельности в Российской Федерации в 2022 году».</text:p>
      <text:p text:style-name="Text_20_body">В случае выявления в обороте несоответствующей продукции АО «Птицефабрика» «Башкирская», незамедлительно информировать Управление Роспотребнадзора по г. Москве.</text:p>
      <text:p text:style-name="Text_20_body"><text:line-break/></text:p>
      <text:p text:style-name="Text_20_body"><text:line-break/></text:p>
      <text:p text:style-name="Text_20_body">Адрес страницы: <text:a xlink:type="simple" xlink:href="http://marfino.mos.ru/presscenter/news/detail/11773121.html" office:name=""><text:span text:style-name="Definition">http://marfino.mos.ru/presscenter/news/detail/11773121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5T11:47:05Z</meta:creation-date>
    <dc:date>2023-08-15T11:47:05Z</dc:date>
  </office:meta>
</office:document-meta>
</file>