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альный-отдел-управления-роспотребнадзора-в-свао-информирует-о-проведении-тематических-горячих-линий-по-вопросам-качества-детских-товаров"/>Территориальный отдел Управления Роспотребнадзора в СВАО информирует о проведении тематических "горячих линий" по вопросам качества детских товаров<text:bookmark-end text:name="территориальный-отдел-управления-роспотребнадзора-в-свао-информирует-о-проведении-тематических-горячих-линий-по-вопросам-качества-детских-товаров"/></text:h>
      <text:p text:style-name="First_20_paragraph">09.08.2023</text:p>
      <text:p text:style-name="Text_20_body">Территориальный отдел Управления Роспотребнадзора по городу Москве в Северо- Восточном административном округе города Москвы (далее — территориальный отдел) информирует Вас, что в период с 14 августа по 25 августа 2023 года проводится тематическое консультирование граждан по вопросам качества и безопасности детских товаров и школьных принадлежностей.</text:p>
      <text:p text:style-name="Text_20_body"><text:line-break/></text:p>
      <text:p text:style-name="Text_20_body">Консультирование по указанным вопросам организовано в территориальном отделе Управления Роспотребнадзора в Северо-Восточном административном округе г. Москвы по адресу: 129128, г. Москва, ул. Бажова, д. 8, и по телефонам 8-495-602-87-63., 8-499-187- 05-68., 8(499)187-05-03.</text:p>
      <text:p text:style-name="Text_20_body"><text:line-break/></text:p>
      <text:p text:style-name="Text_20_body">Кроме того, консультирование осуществляет отдел гигиены детей и подростков в филиале ФБУЗ «Центр гигиены и эпидемиологии в городе Москве» в СВАО по адресу: г. Москва, ул. Летчика Бабушкина, д. 19/1 и по телефону: 8-495-471-01-72.</text:p>
      <text:p text:style-name="Text_20_body"><text:line-break/></text:p>
      <text:p text:style-name="Text_20_body">По указанным адресам и контактным телефонам также можно обратиться с предложениями и пожеланиями по вопросам качества и безопасности детских товаров и школьных принадлежностей.</text:p>
      <text:p text:style-name="Text_20_body"><text:line-break/></text:p>
      <text:p text:style-name="Text_20_body">Адрес страницы: <text:a xlink:type="simple" xlink:href="http://marfino.mos.ru/presscenter/news/detail/11761876.html" office:name=""><text:span text:style-name="Definition">http://marfino.mos.ru/presscenter/news/detail/1176187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7:08:18Z</meta:creation-date>
    <dc:date>2023-08-09T07:08:18Z</dc:date>
  </office:meta>
</office:document-meta>
</file>