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правление-роспотребнадзора-по-г.-москве-далее-управление-с-14-августа-по-25-августа-2023-года-проводит-тематическое-консультирование-граждан-по-вопросам-качества-и-безопасности-детских-товаров-и-школьных-принадлежностей"/>Управление Роспотребнадзора по г. Москве (далее — Управление) с 14 августа по 25 августа 2023 года проводит тематическое консультирование граждан по вопросам качества и безопасности детских товаров и школьных принадлежностей<text:bookmark-end text:name="управление-роспотребнадзора-по-г.-москве-далее-управление-с-14-августа-по-25-августа-2023-года-проводит-тематическое-консультирование-граждан-по-вопросам-качества-и-безопасности-детских-товаров-и-школьных-принадлежностей"/></text:h>
      <text:p text:style-name="First_20_paragraph">27.07.2023</text:p>
      <text:p text:style-name="Text_20_body">Управление Роспотребнадзора по г. Москве (далее — Управление) с 14 августа по 25 августа 2023 года проводит тематическое консультирование граждан по вопросам качества и безопасности детских товаров и школьных принадлежностей.</text:p>
      <text:p text:style-name="Text_20_body">Консультирование проводится по следующим телефонам:</text:p>
      <text:p text:style-name="Text_20_body">- 8 (495)687-40-57; 8 (495)687-63-60 (понедельник-четверг: с 9:00 до<text:line-break/>17:30, пятница с 9:00 до 16:30; обед с 13:00 до 13:45);</text:p>
      <text:p text:style-name="Text_20_body">- круглосуточный телефон горячей линии Управления: 8(495)539-36-96;</text:p>
      <text:p text:style-name="Text_20_body">- телефон отдела консультационных услуг для потребителей ФБУЗ «Центр<text:line-break/>гигиены и эпидемиологии в городе Москве» 8(495) 687-39-61;</text:p>
      <text:p text:style-name="Text_20_body">- телефон Единого консультационного центра Роспотребнадзора 8 (800) 555-49- 43 (звонок бесплатный).</text:p>
      <text:p text:style-name="Text_20_body">В случае приобретения продукции ненадлежащего качества граждане могут обратиться с письменным заявлением в Управление Роспотребнадзора по г. Москве: г. Москва, 129626, Графский пер., д. 4, корп. 2,3,4, а также по электронному адресу: http://petition.rospotrebnadzor.ru.</text:p>
      <text:p text:style-name="Text_20_body">По всем поступающим вопросам специалистами будут даны разъяснения.</text:p>
      <text:p text:style-name="Text_20_body"><text:line-break/></text:p>
      <text:p text:style-name="Text_20_body">Адрес страницы: <text:a xlink:type="simple" xlink:href="http://marfino.mos.ru/presscenter/news/detail/11739466.html" office:name=""><text:span text:style-name="Definition">http://marfino.mos.ru/presscenter/news/detail/11739466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7T11:35:18Z</meta:creation-date>
    <dc:date>2023-07-27T11:35:18Z</dc:date>
  </office:meta>
</office:document-meta>
</file>