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потребнадзор-поможет-в-составлении-исковых-заявлений-в-случае-нарушений-прав-потребителей-на-безвозмездной-основе"/>Роспотребнадзор поможет в составлении исковых заявлений в случае нарушений прав потребителей на безвозмездной основе<text:bookmark-end text:name="роспотребнадзор-поможет-в-составлении-исковых-заявлений-в-случае-нарушений-прав-потребителей-на-безвозмездной-основе"/></text:h>
      <text:p text:style-name="First_20_paragraph">19.07.2023</text:p>
      <text:p text:style-name="Text_20_body">В соответствии с взаимосвязанными положениями ч. 1 ст. 47 Гражданского процессуального кодекса Российской Федерации и п. 7, 8 ст. 40 Закона Российской Федерации «О защите прав потребителей» <text:span text:style-name="T1">Роспотребнадзор (его территориальные органы) до принятия решения судом первой инстанции могут вступать в дело по своей инициативе или по инициативе лиц, участвующих в деле, для дачи заключения по делу в целях обеспечения защиты Ваших прав как потребителя, а также с заявлениями в защиту прав потребителей и законных интересов.</text:span></text:p>
      <text:p text:style-name="Text_20_body">В случае возбуждения соответствующего гражданского дела по Вашей инициативе и до вынесения судом первой инстанции решения по существу спора Вы вправе обратиться в суд с заявлением о привлечении территориального отдела Управления Роспотребнадзора по г. Москве в СВАО г. Москвы (те как уполномоченного федерального органа исполнительной власти по контролю (надзору) в области защиты прав потребителей для дачи заключения по гражданскому делу в целях защиты прав потребителей (при подаче иска потребителем это достигается посредством изначального включения государственного органа в состав участников дела, после возбуждения соответствующего гражданского дела - отдельным заявлением заинтересованного лица).</text:p>
      <text:p text:style-name="Text_20_body">Относительно составления искового заявления, Вы вправе обратиться в территориальный отдел Управления Роспотребнадзора по г. Москве в СВАО г. Москвы для оказания практической помощи в подготовке и подаче искового заявления в суд, для чего Вам необходимо обратиться в отдел надзора в сфере защиты прав потребителей по адресу: г. Москва, ул. Бажова, д. 8 (телефон 8 (499) 187-05-68).</text:p>
      <text:p text:style-name="Text_20_body"><text:span text:style-name="T1">Потребители, по искам, связанным с нарушением их прав, освобождаются от уплаты государственной пошлины</text:span> в соответствии с законодательством Российской Федерации о налогах и сборах.</text:p>
      <text:p text:style-name="Text_20_body">В порядке информации сообщаем, к отношениям, регулируемым Законом Российской Федерации «О защите прав потребителей», в частности, относятся <text:span text:style-name="T1">отношения, которые возникают по возмездным сделкам,</text:span> а именно:</text:p>
      <text:p text:style-name="Text_20_body">· <text:span text:style-name="T2">по гражданско-правовым договорам на приобретение товаров, выполнение работ, оказание услуг, в частности, из договоров розничной купли-продажи (в том числе недвижимости, энергосбережения);</text:span></text:p>
      <text:p text:style-name="Text_20_body">· <text:span text:style-name="T2">по договорам перевозки граждан, их багажа и грузов;</text:span></text:p>
      <text:p text:style-name="Text_20_body">· <text:span text:style-name="T2">по договорам комиссии;</text:span></text:p>
      <text:p text:style-name="Text_20_body">· <text:span text:style-name="T2">по договорам хранения;</text:span></text:p>
      <text:p text:style-name="Text_20_body">· <text:span text:style-name="T2">по договору на оказание финансовых услуг, направленных на удовлетворение личных, семейных, домашних и иных нужд потребителя-гражданина, не связанных с осуществлением предпринимательской деятельности;</text:span></text:p>
      <text:p text:style-name="Text_20_body">· <text:span text:style-name="T2">договорами возмездного оказания услуг (связи-почтовых, телефонных, телеграфных; медицинских и образовательных услуг, ветеринарных, гостиничных, туристских);</text:span></text:p>
      <text:p text:style-name="Text_20_body">· <text:span text:style-name="T2">договорам по долевому строительству;</text:span></text:p>
      <text:p text:style-name="Text_20_body">· <text:span text:style-name="T2">других договоров, направленных на удовлетворение личных, семейных, домашних и иных нужд, не связанных с осуществлением предпринимательской деятельности.</text:span></text:p>
      <text:p text:style-name="Text_20_body"><text:line-break/></text:p>
      <text:p text:style-name="Text_20_body">Адрес страницы: <text:a xlink:type="simple" xlink:href="http://marfino.mos.ru/presscenter/news/detail/11724655.html" office:name=""><text:span text:style-name="Definition">http://marfino.mos.ru/presscenter/news/detail/11724655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4:28:35Z</meta:creation-date>
    <dc:date>2023-07-19T14:28:35Z</dc:date>
  </office:meta>
</office:document-meta>
</file>