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доставки-городских-доплат-к-пенсиям-пособий-и-других-социальных-выплат-в-июле-2023"/>График доставки городских доплат к пенсиям, пособий и других социальных выплат в июле 2023<text:bookmark-end text:name="график-доставки-городских-доплат-к-пенсиям-пособий-и-других-социальных-выплат-в-июле-2023"/></text:h>
      <text:p text:style-name="First_20_paragraph">28.06.2023</text:p>
      <text:p text:style-name="Text_20_body">График доставки городских доплат к пенсиям, пособий и других социальных выплат в июле 2023.<text:line-break/><text:line-break/>Управление социальной защитой СВАО опубликовали график социальных выплат. Они будут производиться в период с 3 по 18 число по установленному графику за исключением 7 и 14 июля.<text:line-break/><text:line-break/>7 июля - за 7 и 9 июля<text:line-break/><text:line-break/>14 июля - за 14 и 16 июля<text:line-break/><text:line-break/>В случае отсутствия получателей социальных выплат дома в день доставки денежные средства будут выплачиваться непосредственно<text:line-break/>в отделениях почтовой связи (отделах доставки денежных средств)<text:line-break/>до окончания выплатного периода.</text:p>
      <text:p text:style-name="Text_20_body"><text:line-break/></text:p>
      <text:p text:style-name="Text_20_body">Адрес страницы: <text:a xlink:type="simple" xlink:href="http://marfino.mos.ru/presscenter/news/detail/11682985.html" office:name=""><text:span text:style-name="Definition">http://marfino.mos.ru/presscenter/news/detail/11682985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0:22:50Z</meta:creation-date>
    <dc:date>2023-06-28T10:22:50Z</dc:date>
  </office:meta>
</office:document-meta>
</file>