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-выявлении-в-обороте-небезопасной-пищевой-продукции"/>О выявлении в обороте небезопасной пищевой продукции<text:bookmark-end text:name="о-выявлении-в-обороте-небезопасной-пищевой-продукции"/></text:h>
      <text:p text:style-name="First_20_paragraph">27.06.2023</text:p>
      <text:p text:style-name="Text_20_body">В Департамент торговли и услуг города Москвы из Управления Федеральной службы по надзору в сфере защиты прав потребителей и благополучия человека по городу Москве (далее - Управление Роспотребнадзора) поступила информация о выявлении в обороте небезопасной пищевой продукции, декларации о соответствии которой признаны недействительными (ЕАЭС N RU Д-IR.PA02.B.66810/22 от 24.03.2022 и ЕАЭС N RU Д-IR.PA02.B.70050/22 от 25.03.2022, заявитель ООО «Парнер», ИНН: 7707792642).</text:p>
      <text:p text:style-name="Text_20_body">Реализация пищевой продукции, сопровождающейся признанной недействительной декларацией о соответствии, запрещена. Ответственность за реализацию вышеуказанной пищевой продукции, несоответствующей обязательным требованиям, согласно ч.1 ст.36 Федерального закона от 27.12.2002 № 183-ФЗ «О техническом регулировании», несет как изготовитель такой пищевой продукции, так и продавец.</text:p>
      <text:p text:style-name="Text_20_body"><text:line-break/></text:p>
      <text:p text:style-name="Text_20_body">Адрес страницы: <text:a xlink:type="simple" xlink:href="http://marfino.mos.ru/presscenter/news/detail/11680934.html" office:name=""><text:span text:style-name="Definition">http://marfino.mos.ru/presscenter/news/detail/11680934.html</text:span></text:a></text:p>
      <text:p text:style-name="Text_20_body"><text:a xlink:type="simple" xlink:href="http://marfino.mos.ru" office:name=""><text:span text:style-name="Definition">Управа района Марф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7T14:06:42Z</meta:creation-date>
    <dc:date>2023-06-27T14:06:42Z</dc:date>
  </office:meta>
</office:document-meta>
</file>