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выплаты-доставки-городских-доплат-к-пенсиям-пособий-и-других-социальных-выплат-в-июне-2023-года"/>График выплаты (доставки) городских доплат к пенсиям, пособий и других социальных выплат в июне 2023 года<text:bookmark-end text:name="график-выплаты-доставки-городских-доплат-к-пенсиям-пособий-и-других-социальных-выплат-в-июне-2023-года"/></text:h>
      <text:p text:style-name="First_20_paragraph">30.05.2023</text:p>
      <text:p text:style-name="Text_20_body">График выплаты (доставки) городских доплат к пенсиям, пособий и других социальных выплат со 2 по 4 июня в следующие дни:</text:p>
      <text:p text:style-name="Text_20_body"><text:span text:style-name="T1">2 июня - за 4 июня;</text:span></text:p>
      <text:p text:style-name="Text_20_body"><text:span text:style-name="T1">3, 5, 6, 7 июня - по установленному графику;</text:span></text:p>
      <text:p text:style-name="Text_20_body"><text:span text:style-name="T1">8 июня - за 8 и 11 июня;</text:span></text:p>
      <text:p text:style-name="Text_20_body"><text:span text:style-name="T1">9 июня - за 9 и 12 июня;</text:span></text:p>
      <text:p text:style-name="Text_20_body"><text:span text:style-name="T1">10, 13, 14, 15 июня - по установленному графику;</text:span></text:p>
      <text:p text:style-name="Text_20_body"><text:span text:style-name="T1">16 июня - за 16 и 18 июня;</text:span></text:p>
      <text:p text:style-name="Text_20_body"><text:span text:style-name="T1">17 июня - по установленному графику.</text:span></text:p>
      <text:p text:style-name="Text_20_body">В остальные дни по установленному графику.</text:p>
      <text:p text:style-name="Text_20_body">В случае отсутствия получателей социальных услуг дома в день доставки, денежные средства будут выплачиваться непосредственно в отделениях почтовой связи (отделах доставки денежных средств) до окончания выплатного периода.</text:p>
      <text:p text:style-name="Text_20_body"><text:line-break/></text:p>
      <text:p text:style-name="Text_20_body">Адрес страницы: <text:a xlink:type="simple" xlink:href="http://marfino.mos.ru/presscenter/news/detail/11618269.html" office:name=""><text:span text:style-name="Definition">http://marfino.mos.ru/presscenter/news/detail/11618269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11:02:09Z</meta:creation-date>
    <dc:date>2023-05-31T11:02:09Z</dc:date>
  </office:meta>
</office:document-meta>
</file>