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-третий-сезон-международной-премии-мы-вместе"/>Стартовал третий сезон Международной Премии "Мы вместе"<text:bookmark-end text:name="стартовал-третий-сезон-международной-премии-мы-вместе"/></text:h>
      <text:p text:style-name="First_20_paragraph">30.03.2023</text:p>
      <text:p text:style-name="Text_20_body">Учредителем Премии является Федеральное агентство по делам молодежи, организатором - Ассоциация волонтёрских центров. ГБУ города Москвы «Мосволонтёр» при поддержке Комитета является организатором заявочного и регионального этапов Премии.<text:line-break/><text:line-break/>Заявите о своем социально значимом проекте в одной из 11 номинаций. Организаторы ждут проекты в сферах образования, добровольчества, здоровья, медиа, по развитию городской среды, помощи и защите населения, социальному предпринимательству, отраслевым бизнес-проектам.<text:line-break/><text:line-break/>Участвуйте как волонтер, НКО или бизнес-компания.<text:line-break/>Заявочная кампания запущена 18 февраля и продлится до 15 мая 2023 года.<text:line-break/><text:line-break/>Победители Премии получат грант на развитие проекта до 3 млн. рублей, общественное признание, продюсирование и поддержку проектов со стороны партнеров Премии.<text:line-break/><text:line-break/>Для участия необходимо зарегистрироваться на портале Премии: <text:a xlink:type="simple" xlink:href="http://xn--e1aglkf7g.xn--b1agazb5ah1e.xn--p1ai/" office:name="http://премия.мывместе.рф"><text:span text:style-name="Definition">премия.мывместе.рф</text:span></text:a>. Награждение победителей пройдет на Международном форуме гражданского участия #МЫВМЕСТЕ в Москве в декабре 2023 года.</text:p>
      <text:p text:style-name="Text_20_body"><text:line-break/></text:p>
      <text:p text:style-name="Text_20_body">Адрес страницы: <text:a xlink:type="simple" xlink:href="http://marfino.mos.ru/presscenter/news/detail/11497872.html" office:name=""><text:span text:style-name="Definition">http://marfino.mos.ru/presscenter/news/detail/1149787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0T15:23:36Z</meta:creation-date>
    <dc:date>2024-04-10T15:23:36Z</dc:date>
  </office:meta>
</office:document-meta>
</file>