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щественные-советники-округа-посетили-московскую-городскую-думу"/>Общественные советники округа посетили Московскую городскую Думу<text:bookmark-end text:name="общественные-советники-округа-посетили-московскую-городскую-думу"/></text:h>
      <text:p text:style-name="First_20_paragraph">29.03.2023</text:p>
      <text:p text:style-name="Text_20_body">Общественные советники СВАО по приглашению депутата Игоря Владимировича Бускина посетили Московскую городскую Думу. Провели экскурсию по историческому зданию Думы, а затем в чудесной дружеской обстановке пообщались с Игорем Владимировичем о перспективах развития нашего округа и о проведении совместных мероприятий. Огромная благодарность за познавательную и продуктивную встречу.</text:p>
      <text:p text:style-name="Text_20_body"><text:line-break/></text:p>
      <text:p text:style-name="Text_20_body">Адрес страницы: <text:a xlink:type="simple" xlink:href="http://marfino.mos.ru/presscenter/news/detail/11496731.html" office:name=""><text:span text:style-name="Definition">http://marfino.mos.ru/presscenter/news/detail/11496731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4:12:00Z</meta:creation-date>
    <dc:date>2023-05-30T14:12:00Z</dc:date>
  </office:meta>
</office:document-meta>
</file>