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января-2023-года-проводится-декларационная-кампания-за-4-квартал-2022-года"/>С 1 по 20 января 2023 года проводится декларационная кампания за 4 квартал 2022 года<text:bookmark-end text:name="с-1-по-20-января-2023-года-проводится-декларационная-кампания-за-4-квартал-2022-года"/></text:h>
      <text:p text:style-name="First_20_paragraph">16.01.2023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4 квартал 2022 года <text:span text:style-name="T1">необходимо подать до 20 января 2023 года</text:span> на региональную площадку города Москвы в информационной системе Федеральной службы по регулированию алкогольного рынка <text:a xlink:type="simple" xlink:href="https://service.fsrar.ru/" office:name=""><text:span text:style-name="Definition"><text:span text:style-name="T1">https://service.fsrar.ru/</text:span></text:span></text:a> <text:span text:style-name="T2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,</text:span> представляют декларации по форме № 7 и форме № 8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 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marfino.mos.ru/presscenter/news/detail/11347609.html" office:name=""><text:span text:style-name="Definition">http://marfino.mos.ru/presscenter/news/detail/11347609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19:07:08Z</meta:creation-date>
    <dc:date>2023-07-12T19:07:08Z</dc:date>
  </office:meta>
</office:document-meta>
</file>