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-рамках-традиционного-обхода-территории-района-первый-заместитель-главы-управы-владислав-зимин-встретился-с-жителями-домов-15-и-17-по-ботанической-улице."/>В рамках традиционного обхода территории района первый заместитель главы управы Владислав Зимин встретился с жителями домов 15 и 17 по Ботанической улице.<text:bookmark-end text:name="в-рамках-традиционного-обхода-территории-района-первый-заместитель-главы-управы-владислав-зимин-встретился-с-жителями-домов-15-и-17-по-ботанической-улице."/></text:h>
      <text:p text:style-name="First_20_paragraph">24.07.2025</text:p>
      <text:p text:style-name="Text_20_body">В мероприятии приняли участие: заместитель главы управы Ирина Овчинникова, муниципальный депутат Екатерина Синицына, сотрудники управы, представители ГБУ «Жилищник района Марфино», члены Молодежной палаты, общественные советники и активные жители района.</text:p>
      <text:p text:style-name="Text_20_body"><text:line-break/></text:p>
      <text:p text:style-name="Text_20_body">В процессе диалога с жителями обсудили следующие темы:</text:p>
      <text:p text:style-name="Text_20_body">- капитальный ремонт многоквартирных домов;</text:p>
      <text:p text:style-name="Text_20_body">- благоустройства придомовых территорий и детских площадок;</text:p>
      <text:p text:style-name="Text_20_body">- кронирования деревьев и ухода за зелеными насаждениями.</text:p>
      <text:p text:style-name="Text_20_body"><text:line-break/></text:p>
      <text:p text:style-name="Text_20_body">Каждое обращение жителей было внесено в протокол для последующего рассмотрения.</text:p>
      <text:p text:style-name="Text_20_body"><text:line-break/></text:p>
      <text:p text:style-name="Text_20_body">Благодарим участников обхода за конструктивный диалог и проявленный интерес к развитию нашего района!</text:p>
      <text:p text:style-name="Text_20_body"><text:line-break/></text:p>
      <text:p text:style-name="Text_20_body">Адрес страницы: <text:a xlink:type="simple" xlink:href="http://marfino.mos.ru/presscenter/aktualno/detail/13122804.html" office:name=""><text:span text:style-name="Definition">http://marfino.mos.ru/presscenter/aktualno/detail/13122804.html</text:span></text:a></text:p>
      <text:p text:style-name="Text_20_body"><text:a xlink:type="simple" xlink:href="http://marfino.mos.ru" office:name=""><text:span text:style-name="Definition">Управа района Марфин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7-24T18:35:13Z</meta:creation-date>
    <dc:date>2025-07-24T18:35:13Z</dc:date>
  </office:meta>
</office:document-meta>
</file>