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в-1700-состоится-обход-территории-района."/>24 июля в 17:00 состоится обход территории района.<text:bookmark-end text:name="июля-в-1700-состоится-обход-территории-района."/></text:h>
      <text:p text:style-name="First_20_paragraph">21.07.2025</text:p>
      <text:p text:style-name="Text_20_body">Уважаемые жители!</text:p>
      <text:p text:style-name="Text_20_body"><text:line-break/></text:p>
      <text:p text:style-name="Text_20_body">24 июля в 17:00 состоится обход территории района.</text:p>
      <text:p text:style-name="Text_20_body"><text:line-break/></text:p>
      <text:p text:style-name="Text_20_body">Старт обхода по адресу: ул. Ботаническая, д. 15.</text:p>
      <text:p text:style-name="Text_20_body"><text:line-break/></text:p>
      <text:p text:style-name="Text_20_body">Приглашаем всех желающих присоединиться к обходу, задать интересующие вопросы и поделиться своими предложени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aktualno/detail/13115182.html" office:name=""><text:span text:style-name="Definition">http://marfino.mos.ru/presscenter/aktualno/detail/1311518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1T13:12:05Z</meta:creation-date>
    <dc:date>2025-07-21T13:12:05Z</dc:date>
  </office:meta>
</office:document-meta>
</file>