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я-в-1700-состоится-обход-территории-района."/>17 июля в 17:00 состоится обход территории района.<text:bookmark-end text:name="июля-в-1700-состоится-обход-территории-района."/></text:h>
      <text:p text:style-name="First_20_paragraph">14.07.2025</text:p>
      <text:p text:style-name="Text_20_body">Старт обхода по адресу: ул. Академика Комарова, д. 16.</text:p>
      <text:p text:style-name="Text_20_body"><text:line-break/></text:p>
      <text:p text:style-name="Text_20_body">Приглашаем всех желающих присоединиться к обходу, задать интересующие вопросы и поделиться своими предложения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aktualno/detail/13103463.html" office:name=""><text:span text:style-name="Definition">http://marfino.mos.ru/presscenter/aktualno/detail/1310346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4T14:03:01Z</meta:creation-date>
    <dc:date>2025-07-14T14:03:01Z</dc:date>
  </office:meta>
</office:document-meta>
</file>