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я-состоялся-еженедельный-обход-территории-руководством-управы-района-марфино-города-москвы"/>10 июля состоялся еженедельный обход территории руководством управы района Марфино города Москвы<text:bookmark-end text:name="июля-состоялся-еженедельный-обход-территории-руководством-управы-района-марфино-города-москвы"/></text:h>
      <text:p text:style-name="First_20_paragraph">10.07.2025</text:p>
      <text:p text:style-name="Text_20_body"><text:span text:style-name="T1">Еженедельный обход территории района Марфино</text:span><text:line-break/><text:line-break/>Сегодня состоялся традиционный обход территории, который провёл первый заместитель главы управы <text:span text:style-name="T1">Владислав Зимин</text:span>. Маршрут обхода пролегал по улице Гостиничной —  от дома 7А до дома 7Б.<text:line-break/><text:line-break/>В мероприятии приняли участие: глава муниципального округа Марфино Зинаида Авдошкина, сотрудники управы, представители ГБУ «Жилищник района Марфино», активные жители района.<text:line-break/><text:line-break/>В ходе обхода особое внимание было уделено следующим вопросам:<text:line-break/>- благоустройство и уборка территории;<text:line-break/>- санитарная обрезка и кронирование деревьев;<text:line-break/>- содержание и эксплуатация жилого фонда.<text:line-break/><text:line-break/>Все обращения жителей были зафиксированы и переданы в работу соответствующим служба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aktualno/detail/13097627.html" office:name=""><text:span text:style-name="Definition">http://marfino.mos.ru/presscenter/aktualno/detail/13097627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8T18:52:36Z</meta:creation-date>
    <dc:date>2025-07-18T18:52:36Z</dc:date>
  </office:meta>
</office:document-meta>
</file>