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ля-в-1700-состоится-обход-территории-района."/>10 июля в 17:00 состоится обход территории района.<text:bookmark-end text:name="июля-в-1700-состоится-обход-территории-района."/></text:h>
      <text:p text:style-name="First_20_paragraph">07.07.2025</text:p>
      <text:p text:style-name="Text_20_body">Уважаемые жители! </text:p>
      <text:p text:style-name="Text_20_body">10 июля в 17:00 состоится обход территории района. </text:p>
      <text:p text:style-name="Text_20_body">Старт обхода по адресу: ул. Гостиничная, д. 7А. </text:p>
      <text:p text:style-name="Text_20_body"><text:line-break/></text:p>
      <text:p text:style-name="Text_20_body">Как подчеркнул глава управы района Игорь Мальцев: Приглашаю жителей принять участие в предстоящем обходе территории. Вместе мы сможем сделать наш район ещё комфортнее и уютнее. Ваше мнение очень важно для нас!»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aktualno/detail/13087282.html" office:name=""><text:span text:style-name="Definition">http://marfino.mos.ru/presscenter/aktualno/detail/1308728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7T12:05:40Z</meta:creation-date>
    <dc:date>2025-07-07T12:05:40Z</dc:date>
  </office:meta>
</office:document-meta>
</file>