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адиционный-обход-территории-района-состоялся-в-четверг-3-июля-по-ранее-запланированному-маршруту."/>Традиционный обход территории района состоялся в четверг, 3 июля, по ранее запланированному маршруту.<text:bookmark-end text:name="традиционный-обход-территории-района-состоялся-в-четверг-3-июля-по-ранее-запланированному-маршруту."/></text:h>
      <text:p text:style-name="First_20_paragraph">03.07.2025</text:p>
      <text:p text:style-name="Text_20_body">Глава управы района Игорь Мальцев совместно с главой муниципального округа Марфино Зинаидой Авдошкиной, сотрудниками управы, представителями ГБУ «Жилищник района Марфино» встретились с жителями и обсудили вопросы, касающиеся:</text:p>
      <text:p text:style-name="Text_20_body">- содержания и эксплуатации жилищного фонда;</text:p>
      <text:p text:style-name="Text_20_body">- кронирования и санитарной обрезки деревьев;</text:p>
      <text:p text:style-name="Text_20_body">- реновации;</text:p>
      <text:p text:style-name="Text_20_body">- благоустройства территории.</text:p>
      <text:p text:style-name="Text_20_body"><text:line-break/></text:p>
      <text:p text:style-name="Text_20_body">Все обращения жителей были зафиксированы и взяты на контроль для дальнейшей работы.</text:p>
      <text:p text:style-name="Text_20_body"><text:line-break/></text:p>
      <text:p text:style-name="Text_20_body">Благодарим жителей за их активную позицию и ценные инициативы, направленные на улучшение качества жизни в районе!</text:p>
      <text:p text:style-name="Text_20_body"><text:line-break/></text:p>
      <text:p text:style-name="Text_20_body">Адрес страницы: <text:a xlink:type="simple" xlink:href="http://marfino.mos.ru/presscenter/aktualno/detail/13082625.html" office:name=""><text:span text:style-name="Definition">http://marfino.mos.ru/presscenter/aktualno/detail/1308262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4T08:54:40Z</meta:creation-date>
    <dc:date>2025-07-04T08:54:40Z</dc:date>
  </office:meta>
</office:document-meta>
</file>