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жилищник-района-марфино-приглашает-на-работу"/>ГБУ «Жилищник района Марфино» приглашает на работу<text:bookmark-end text:name="гбу-жилищник-района-марфино-приглашает-на-работу"/></text:h>
      <text:p text:style-name="First_20_paragraph">27.09.2024</text:p>
      <text:p text:style-name="Text_20_body"><text:line-break/></text:p>
      <text:p text:style-name="Text_20_body">Адрес страницы: <text:a xlink:type="simple" xlink:href="http://marfino.mos.ru/presscenter/aktualno/detail/12587913.html" office:name=""><text:span text:style-name="Definition">http://marfino.mos.ru/presscenter/aktualno/detail/12587913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7T04:27:08Z</meta:creation-date>
    <dc:date>2024-10-07T04:27:08Z</dc:date>
  </office:meta>
</office:document-meta>
</file>